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tent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nos" svg:font-family="Tinos" style:font-pitch="variable"/>
  </office:font-face-decls>
  <office:automatic-styles>
    <style:style style:name="P1" style:family="paragraph" style:parent-style-name="Header">
      <style:text-properties fo:font-size="10pt" style:font-size-asian="10pt" style:font-size-complex="10pt"/>
    </style:style>
    <style:style style:name="P2" style:family="paragraph" style:parent-style-name="Header_20_right">
      <style:text-properties style:text-rotation-angle="270" style:text-rotation-scale="line-height"/>
    </style:style>
    <style:style style:name="P3" style:family="paragraph" style:parent-style-name="Footer_20_left">
      <style:text-properties officeooo:rsid="005ffed0" officeooo:paragraph-rsid="005ffed0"/>
    </style:style>
    <style:style style:name="P4" style:family="paragraph" style:parent-style-name="Гриф_5f_Экземпляр">
      <style:text-properties officeooo:paragraph-rsid="007cf328"/>
    </style:style>
    <style:style style:name="P5" style:family="paragraph" style:parent-style-name="Гриф_5f_Экземпляр">
      <style:text-properties officeooo:rsid="005d3465" officeooo:paragraph-rsid="007cf328"/>
    </style:style>
    <style:style style:name="P6" style:family="paragraph" style:parent-style-name="Standard">
      <style:text-properties fo:font-size="2pt" officeooo:paragraph-rsid="007cf328" style:font-size-asian="1.75pt" style:font-size-complex="2pt"/>
    </style:style>
    <style:style style:name="P7" style:family="paragraph" style:parent-style-name="Text_20_body">
      <style:paragraph-properties fo:margin-left="0cm" fo:margin-right="0cm" fo:margin-top="0.265cm" fo:margin-bottom="0.106cm" style:contextual-spacing="false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8" style:family="paragraph" style:parent-style-name="Text_20_body">
      <style:paragraph-properties fo:margin-left="0cm" fo:margin-right="0cm" fo:margin-top="0.265cm" fo:margin-bottom="0.106cm" style:contextual-spacing="false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normal" officeooo:paragraph-rsid="00853570" style:font-size-asian="13pt" style:font-size-complex="13pt"/>
    </style:style>
    <style:style style:name="P9" style:family="paragraph" style:parent-style-name="Text_20_body">
      <style:paragraph-properties fo:margin-left="0cm" fo:margin-right="0cm" fo:margin-top="0.265cm" fo:margin-bottom="0.106cm" style:contextual-spacing="false" fo:line-height="100%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10" style:family="paragraph" style:parent-style-name="Heading_20_3">
      <style:paragraph-properties fo:margin-left="0cm" fo:margin-right="0cm" fo:margin-top="0.265cm" fo:margin-bottom="0.106cm" style:contextual-spacing="false" fo:line-height="100%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11" style:family="paragraph" style:parent-style-name="Text_20_body">
      <style:paragraph-properties fo:margin-left="0cm" fo:margin-right="0cm" fo:margin-top="0.265cm" fo:margin-bottom="0.106cm" style:contextual-spacing="false" fo:line-height="100%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normal" officeooo:paragraph-rsid="0081ec1d" style:font-size-asian="13pt" style:font-size-complex="13pt"/>
    </style:style>
    <style:style style:name="P12" style:family="paragraph" style:parent-style-name="Heading_20_3">
      <style:paragraph-properties fo:margin-left="0cm" fo:margin-right="0cm" fo:margin-top="0.265cm" fo:margin-bottom="0.106cm" style:contextual-spacing="false" style:line-height-at-least="0.794cm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13" style:family="paragraph" style:parent-style-name="Text_20_body">
      <style:paragraph-properties fo:text-align="end" style:justify-single-word="false"/>
      <style:text-properties fo:font-variant="normal" fo:text-transform="none" fo:color="#000000" loext:opacity="100%" style:font-name="Tinos" fo:font-size="13pt" fo:letter-spacing="normal" fo:font-style="normal" fo:font-weight="normal" officeooo:rsid="0082e84d" officeooo:paragraph-rsid="0082e84d" style:font-size-asian="13pt" style:font-style-asian="normal" style:font-weight-asian="normal" style:font-size-complex="13pt" style:font-style-complex="normal" style:font-weight-complex="normal"/>
    </style:style>
    <style:style style:name="P14" style:family="paragraph" style:parent-style-name="Heading_20_3">
      <style:paragraph-properties fo:margin-left="0cm" fo:margin-right="0cm" fo:margin-top="0.265cm" fo:margin-bottom="0.106cm" style:contextual-spacing="false" style:line-height-at-least="0.794cm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weight-asian="normal" style:font-size-complex="13pt" style:font-weight-complex="normal"/>
    </style:style>
    <style:style style:name="P15" style:family="paragraph" style:parent-style-name="Heading_20_3">
      <style:paragraph-properties fo:margin-left="0cm" fo:margin-right="0cm" fo:margin-top="0.265cm" fo:margin-bottom="0.106cm" style:contextual-spacing="false" fo:line-height="100%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weight-asian="normal" style:font-size-complex="13pt" style:font-weight-complex="normal"/>
    </style:style>
    <style:style style:name="P16" style:family="paragraph" style:parent-style-name="Heading_20_3">
      <style:paragraph-properties fo:margin-left="0cm" fo:margin-right="0cm" fo:margin-top="0.265cm" fo:margin-bottom="0.106cm" style:contextual-spacing="false" fo:line-height="100%" fo:orphans="2" fo:widows="2" fo:text-indent="0cm" style:auto-text-indent="false"/>
      <style:text-properties fo:font-variant="normal" fo:text-transform="none" fo:color="#000000" loext:opacity="100%" style:font-name="Tinos" fo:font-size="13pt" fo:letter-spacing="normal" fo:font-style="normal" fo:font-weight="bold" style:font-size-asian="13pt" style:font-weight-asian="bold" style:font-size-complex="13pt" style:font-weight-complex="bold"/>
    </style:style>
    <style:style style:name="P17" style:family="paragraph" style:parent-style-name="Heading_20_2">
      <style:text-properties fo:font-variant="normal" fo:text-transform="none" fo:color="#000000" loext:opacity="100%" style:font-name="Tinos" fo:font-size="13pt" fo:letter-spacing="normal" fo:font-style="italic" fo:font-weight="bold" officeooo:paragraph-rsid="0077fdf3" style:font-size-asian="13pt" style:font-style-asian="italic" style:font-weight-asian="bold" style:font-size-complex="13pt" style:font-style-complex="italic" style:font-weight-complex="bold"/>
    </style:style>
    <style:style style:name="P18" style:family="paragraph" style:parent-style-name="Text_20_body">
      <style:paragraph-properties fo:text-align="end" style:justify-single-word="false"/>
      <style:text-properties fo:font-variant="normal" fo:text-transform="none" fo:color="#000000" loext:opacity="100%" style:font-name="Tinos" fo:font-size="13pt" fo:letter-spacing="normal" fo:font-style="italic" fo:font-weight="bold" officeooo:paragraph-rsid="0082e84d" style:font-size-asian="13pt" style:font-style-asian="italic" style:font-weight-asian="bold" style:font-size-complex="13pt" style:font-style-complex="italic" style:font-weight-complex="bold"/>
    </style:style>
    <style:style style:name="P19" style:family="paragraph" style:parent-style-name="Text_20_body">
      <style:paragraph-properties fo:margin-left="0cm" fo:margin-right="0cm" fo:margin-top="0.265cm" fo:margin-bottom="0.106cm" style:contextual-spacing="false" fo:line-height="100%" fo:orphans="2" fo:widows="2" fo:text-indent="0cm" style:auto-text-indent="false"/>
    </style:style>
    <style:style style:name="P20" style:family="paragraph" style:parent-style-name="Text_20_body">
      <style:paragraph-properties fo:margin-left="0cm" fo:margin-right="0cm" fo:margin-top="0.265cm" fo:margin-bottom="0.106cm" style:contextual-spacing="false" fo:line-height="100%" fo:orphans="2" fo:widows="2" fo:text-indent="0cm" style:auto-text-indent="false"/>
      <style:text-properties officeooo:paragraph-rsid="0081ec1d"/>
    </style:style>
    <style:style style:name="P21" style:family="paragraph" style:parent-style-name="Text_20_body">
      <style:paragraph-properties fo:margin-left="0cm" fo:margin-right="0cm" fo:margin-top="0.265cm" fo:margin-bottom="0.106cm" style:contextual-spacing="false" fo:line-height="100%" fo:orphans="2" fo:widows="2" fo:text-indent="0cm" style:auto-text-indent="false"/>
      <style:text-properties style:font-name="Tinos" fo:font-size="13pt" officeooo:paragraph-rsid="0081ec1d" style:font-size-asian="13pt" style:font-size-complex="13pt"/>
    </style:style>
    <style:style style:name="P22" style:family="paragraph" style:parent-style-name="Heading_20_2" style:master-page-name="First_20_Page">
      <style:paragraph-properties fo:text-align="end" style:justify-single-word="false" style:page-number="auto"/>
      <style:text-properties fo:font-variant="normal" fo:text-transform="none" fo:color="#000000" loext:opacity="100%" style:font-name="Tinos" fo:font-size="13pt" fo:letter-spacing="normal" fo:font-style="italic" fo:font-weight="bold" officeooo:rsid="0082e84d" officeooo:paragraph-rsid="0082e84d" style:font-size-asian="13pt" style:font-style-asian="italic" style:font-weight-asian="bold" style:font-size-complex="13pt" style:font-style-complex="italic" style:font-weight-complex="bold"/>
    </style:style>
    <style:style style:name="P23" style:family="paragraph" style:parent-style-name="Footer_20_left" style:master-page-name="Обратная_20_сторона">
      <style:paragraph-properties style:page-number="auto"/>
    </style:style>
    <style:style style:name="P24" style:family="paragraph" style:parent-style-name="Text_20_body" style:list-style-name="L1">
      <style:paragraph-properties fo:margin-left="0cm" fo:margin-right="0cm" fo:margin-top="0.265cm" fo:margin-bottom="0.106cm" style:contextual-spacing="false" style:line-height-at-least="0.529cm" fo:orphans="2" fo:widows="2" fo:text-indent="0cm" style:auto-text-indent="false" fo:padding="0cm" fo:border="non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25" style:family="paragraph" style:parent-style-name="Text_20_body" style:list-style-name="L2">
      <style:paragraph-properties fo:margin-left="0cm" fo:margin-right="0cm" fo:margin-top="0.265cm" fo:margin-bottom="0.106cm" style:contextual-spacing="false" style:line-height-at-least="0.529cm" fo:orphans="2" fo:widows="2" fo:text-indent="0cm" style:auto-text-indent="false" fo:padding="0cm" fo:border="non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26" style:family="paragraph" style:parent-style-name="Text_20_body" style:list-style-name="L3">
      <style:paragraph-properties fo:margin-left="0cm" fo:margin-right="0cm" fo:margin-top="0.265cm" fo:margin-bottom="0.106cm" style:contextual-spacing="false" fo:line-height="100%" fo:orphans="2" fo:widows="2" fo:text-indent="0cm" style:auto-text-indent="false" fo:padding="0cm" fo:border="non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27" style:family="paragraph" style:parent-style-name="Text_20_body" style:list-style-name="L4">
      <style:paragraph-properties fo:margin-left="0cm" fo:margin-right="0cm" fo:margin-top="0.265cm" fo:margin-bottom="0.106cm" style:contextual-spacing="false" fo:line-height="100%" fo:orphans="2" fo:widows="2" fo:text-indent="0cm" style:auto-text-indent="false" fo:padding="0cm" fo:border="non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28" style:family="paragraph" style:parent-style-name="Text_20_body" style:list-style-name="L5">
      <style:paragraph-properties fo:margin-left="0cm" fo:margin-right="0cm" fo:margin-top="0.265cm" fo:margin-bottom="0.106cm" style:contextual-spacing="false" fo:line-height="100%" fo:orphans="2" fo:widows="2" fo:text-indent="0cm" style:auto-text-indent="false" fo:padding="0cm" fo:border="non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29" style:family="paragraph" style:parent-style-name="Text_20_body" style:list-style-name="L6">
      <style:paragraph-properties fo:margin-left="0cm" fo:margin-right="0cm" fo:margin-top="0.265cm" fo:margin-bottom="0.106cm" style:contextual-spacing="false" fo:line-height="100%" fo:orphans="2" fo:widows="2" fo:text-indent="0cm" style:auto-text-indent="false" fo:padding="0cm" fo:border="non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30" style:family="paragraph" style:parent-style-name="Text_20_body" style:list-style-name="L4">
      <style:paragraph-properties fo:margin-left="0cm" fo:margin-right="0cm" fo:margin-top="0.265cm" fo:margin-bottom="0.106cm" style:contextual-spacing="false" fo:line-height="100%" fo:orphans="2" fo:widows="2" fo:text-indent="0cm" style:auto-text-indent="false" fo:padding="0cm" fo:border="none"/>
      <style:text-properties fo:font-variant="normal" fo:text-transform="none" fo:color="#000000" loext:opacity="100%" style:font-name="Tinos" fo:font-size="13pt" fo:letter-spacing="normal" style:font-size-asian="13pt" style:font-size-complex="13pt"/>
    </style:style>
    <style:style style:name="T1" style:family="text">
      <style:text-properties officeooo:rsid="005ffed0"/>
    </style:style>
    <style:style style:name="T2" style:family="text">
      <style:text-properties fo:font-style="normal" fo:font-weight="normal"/>
    </style:style>
    <style:style style:name="T3" style:family="text"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T4" style:family="text">
      <style:text-properties fo:font-variant="normal" fo:text-transform="none" fo:color="#000000" loext:opacity="100%" style:font-name="Tinos" fo:font-size="13pt" fo:letter-spacing="normal" fo:font-style="normal" style:text-underline-style="solid" style:text-underline-width="auto" style:text-underline-color="font-color" fo:font-weight="bold" style:font-size-asian="13pt" style:font-size-complex="13pt"/>
    </style:style>
    <style:style style:name="T5" style:family="text">
      <style:text-properties fo:font-variant="normal" fo:text-transform="none" fo:color="#000000" loext:opacity="100%" style:font-name="Tinos" fo:font-size="13pt" fo:letter-spacing="normal" fo:font-style="normal" style:text-underline-style="solid" style:text-underline-width="auto" style:text-underline-color="font-color" fo:font-weight="normal" style:font-size-asian="13pt" style:font-size-complex="13pt"/>
    </style:style>
    <style:style style:name="T6" style:family="text">
      <style:text-properties fo:font-variant="normal" fo:text-transform="none" fo:color="#000000" loext:opacity="100%" style:font-name="Tinos" fo:font-size="13pt" fo:letter-spacing="normal" fo:font-style="normal" style:text-underline-style="solid" style:text-underline-width="auto" style:text-underline-color="font-color" fo:font-weight="normal" officeooo:rsid="0081ec1d" style:font-size-asian="13pt" style:font-size-complex="13pt"/>
    </style:style>
    <style:style style:name="T7" style:family="text">
      <style:text-properties fo:font-variant="normal" fo:text-transform="none" fo:color="#000000" loext:opacity="100%" style:font-name="Tinos" fo:font-size="13pt" fo:letter-spacing="normal" fo:font-style="normal" fo:font-weight="bold" style:font-size-asian="13pt" style:font-size-complex="13pt"/>
    </style:style>
    <style:style style:name="T8" style:family="text">
      <style:text-properties fo:font-variant="normal" fo:text-transform="none" fo:color="#000000" loext:opacity="100%" fo:letter-spacing="normal" fo:font-style="normal" fo:font-weight="normal"/>
    </style:style>
    <style:style style:name="T9" style:family="text">
      <style:text-properties fo:font-variant="normal" fo:text-transform="none" fo:color="#000000" loext:opacity="100%" fo:letter-spacing="normal" fo:font-style="italic" fo:font-weight="bold" officeooo:rsid="0081ec1d" style:font-style-asian="italic" style:font-weight-asian="bold" style:font-style-complex="italic" style:font-weight-complex="bold"/>
    </style:style>
    <style:style style:name="T10" style:family="text">
      <style:text-properties officeooo:rsid="0081ec1d"/>
    </style:style>
    <style:style style:name="T11" style:family="text">
      <style:text-properties officeooo:rsid="00853570"/>
    </style:style>
    <style:style style:name="T12" style:family="text">
      <style:text-properties officeooo:rsid="0082e84d" style:font-style-asian="normal" style:font-weight-asian="normal" style:font-style-complex="normal" style:font-weight-complex="normal"/>
    </style:style>
    <style:style style:name="T13" style:family="text">
      <style:text-properties officeooo:rsid="00853570" style:font-style-asian="normal" style:font-weight-asian="normal" style:font-style-complex="normal" style:font-weight-complex="normal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2" text:outline-level="2">Утверждаю</text:h>
      <text:p text:style-name="P13">Главный врача ОБУЗ «ГКБ №<text:span text:style-name="T11">4»</text:span> </text:p>
      <text:p text:style-name="P13">_______________Д.И. Моисеенков</text:p>
      <text:p text:style-name="P18"/>
      <text:h text:style-name="P17" text:outline-level="2"/>
      <text:h text:style-name="P17" text:outline-level="2">Правила внутреннего распорядка для пациентов и посетителей больницы</text:h>
      <text:h text:style-name="P14" text:outline-level="3">Глава 1. Общие положения</text:h>
      <text:p text:style-name="P8">1.1. Правила внутреннего распорядка для пациентов (далее - Правила) являются организационно-правовым документом, регламентирующим в соответствии с законодательством Российской Федерации в сфере здравоохранения порядок выполнения профессиональной деятельности сотрудниками учреждения здравоохранения, обеспечивающий получение пациентом медицинской помощи надлежащего качества, а так же права и обязанности пациента при получении медицинской помощи в <text:span text:style-name="T12">ОБУЗ «ГКБ №</text:span><text:span text:style-name="T13">4»</text:span><text:span text:style-name="T12"> </text:span><text:s/>и распространяются на все ее структурные подразделения.</text:p>
      <text:p text:style-name="P7">1.2. Правила определяют нормы поведения пациентов и иных посетителей при получении медицинских услуг, с целью обеспечения условий для более полного удовлетворения потребности в медицинской помощи, услугах медицинского сервиса, обеспечения безопасности граждан при посещении ими лечебно-профилактического учреждения. Соблюдение настоящих правил является обязательным.</text:p>
      <text:p text:style-name="P7">1.3. В настоящих Правилах используются следующие основные понятия:</text:p>
      <text:list text:style-name="L1">
        <text:list-item>
          <text:p text:style-name="P24">медицинская помощь - комплекс мероприятий, направленных на поддержание и (или) восстановление здоровья и включающих в себя предоставление медицинских услуг;</text:p>
        </text:list-item>
        <text:list-item>
          <text:p text:style-name="P24">медицинская услуга - медицинское вмешательство или комплекс медицинских вмешательств, направленных на профилактику, диагностику и лечение заболеваний, медицинскую реабилитацию и имеющих самостоятельное законченное значение;</text:p>
        </text:list-item>
        <text:list-item>
          <text:p text:style-name="P24">медицинское вмешательство - выполняемые медицинским работником по отношению к пациенту, затрагивающие физическое или психическое состояние человека и имеющие профилактическую,диагностическую, лечебную, реабилитационную направленность виды медицинских обследований и (или) медицинских манипуляций, а также искусственное прерывание беременности;</text:p>
        </text:list-item>
        <text:list-item>
          <text:p text:style-name="P24">пациент - физическое лицо, которому оказывается медицинская помощь или которое обратилось за оказанием медицинской помощи независимо от наличия у него заболевания и от его состояния;</text:p>
        </text:list-item>
        <text:list-item>
          <text:p text:style-name="P24">медицинский работник - физическое лицо, которое имеет медицинское или иное образование, работает в медицинской организации и в трудовые (должностные) обязанности которого входит осуществление медицинской деятельности, либо физическое лицо, которое является индивидуальным предпринимателем, непосредственно осуществляющим медицинскую деятельность;</text:p>
        </text:list-item>
        <text:list-item>
          <text:p text:style-name="P24">лечащий врач - врач, на которого возложены функции по организации и непосредственному оказанию пациенту медицинской помощи в период наблюдения за ним и его лечения;</text:p>
        </text:list-item>
        <text:list-item>
          <text:p text:style-name="P24"><text:soft-page-break/>качество медицинской помощи - совокупность характеристик, отражающих своевременность оказания медицинской помощи, правильность выбора методов профилактики, диагностики, лечения и реабилитации при оказании медицинской помощи, степень достижения запланированного результата;</text:p>
        </text:list-item>
        <text:list-item>
          <text:p text:style-name="P24">посетитель - любое физическое лицо, временно находящееся в здании, помещении или на территории учреждения здравоохранения, в том числе сопровождающее несовершеннолетних, для которого детская больница не является местом работы.</text:p>
        </text:list-item>
      </text:list>
      <text:p text:style-name="P7">1.4. Медицинская помощь пациентам оказывается в следующих формах:</text:p>
      <text:list text:style-name="L2">
        <text:list-item>
          <text:p text:style-name="P25">экстренная - медицинская помощь, оказываемая при внезапных острых заболеваниях, состояниях, обострениях хронических заболеваний, представляющих угрозу жизни пациента;</text:p>
        </text:list-item>
        <text:list-item>
          <text:p text:style-name="P25">неотложная - медицинская помощь, оказываемая при внезапных острых заболеваниях, состояниях, обострениях хронических заболеваний, без явных признаков угрозы жизни пациента;</text:p>
        </text:list-item>
        <text:list-item>
          <text:p text:style-name="P25">плановая - медицинская помощь, которая оказывается при проведении профилактических мероприятий, при заболеваниях и состояниях, не сопровождающихся угрозой жизни пациента, не требующих экстренной и неотложной медицинской помощи, отсрочка оказания которой на определенное время не повлечет за собой ухудшение состояния пациента, угрозу его жизни и здоровью.</text:p>
        </text:list-item>
      </text:list>
      <text:p text:style-name="P7">Граждане, находящиеся на лечении, обязаны соблюдать режим лечения, в том числе определенный на период их временной нетрудоспособности, и правила поведения пациента в медицинских организациях</text:p>
      <text:p text:style-name="P7">1.5. Настоящие Правила разработаны в соответствии с Гражданским Кодексом Российской Федерации, Федеральным законом от 21.11.2011 №323-ФЗ «Об основах охраны здоровья граждан в Российской Федерации», Постановлением Правительства РФ от 04.10.2012 № 1006 «Об утверждении Правил предоставления медицинскими организациями платных медицинских услуг», Уставом медицинской организации, Программой Государственных гарантий бесплатного оказания гражданам медицинской помощи, иными нормативно-правовыми актами.</text:p>
      <text:p text:style-name="P7">1.6. Правила обязательны для всех пациентов и посетителей, а также иных лиц, обратившихся в <text:span text:style-name="T10">ОБУЗ «ГКБ № 4»</text:span> и его структурные подразделения, разработаны в целях реализации предусмотренных законом прав пациента, создания наиболее благоприятных возможностей оказания пациенту своевременной медицинской помощи надлежащего объема и качества.</text:p>
      <text:p text:style-name="P7">1.7. Правила внутреннего распорядка <text:span text:style-name="T10">ОБУЗ ГКБ № 4</text:span> для пациентов и посетителей должны быть вывешены в учреждении здравоохранения на видном месте и, по возможности, предоставлены пациенту в виде памятки. Больные, находящиеся на лечении в стационарных условиях должны быть ознакомлены с требованиями настоящих Правил медицинскими Сестрами палатными под роспись (остальные получатели медицинских услуг устно).</text:p>
      <text:p text:style-name="P7"/>
      <text:h text:style-name="P12" text:outline-level="3"><text:soft-page-break/>Глава 2. Правила поведения пациентов в стационаре</text:h>
      <text:p text:style-name="P11">2.1. При стационарном лечении больной может пользоваться личным бельем, одеждой и сменной обувью (если это не противоречит санитарно-противоэпидемическому режиму), принимать посетителей в установленное администрацией время посещения, за исключением периода карантина.</text:p>
      <text:p text:style-name="P11">2.2. В палате необходимо поддерживать чистоту и порядок. Мусор должен незамедлительно помещаться в специальный бак для сбора бытовых отходов.</text:p>
      <text:p text:style-name="P9">2.3. Пациент обязан соблюдать правила личной гигиены, тщательно и часто мыть руки.</text:p>
      <text:p text:style-name="P19"><text:span text:style-name="T3">2.4. В помещениях стационарных отделений </text:span><text:span text:style-name="Strong_20_Emphasis"><text:span text:style-name="T4">запрещается:</text:span></text:span></text:p>
      <text:p text:style-name="P9">2.4.1. Хранить в палате верхнюю одежду, обувь, хозяйственные и вещевые сумки.</text:p>
      <text:p text:style-name="P9">2.4.2. Хранить в палате опасные и запрещенные к обороту предметы.</text:p>
      <text:p text:style-name="P9">2.4.3. Использовать нагревательные приборы, электрические кипятильники, чайники, телевизоры, магнитофоны и другие электроприборы.</text:p>
      <text:p text:style-name="P9">2.4.4. Использовать электронные устройства, имеющие электромагнитное излучение.</text:p>
      <text:p text:style-name="P9">2.4.5. Включать освещение, аудио, видеоаппаратуру, телефоны, а также ходить по палате и отделению во время, предназначенное для сна и отдыха.</text:p>
      <text:p text:style-name="P9">2.4.6. Самостоятельно ремонтировать оборудование, мебель.</text:p>
      <text:p text:style-name="P9">2.4.7. Иметь колющие и режущие предметы, бьющуюся посуду.</text:p>
      <text:p text:style-name="P9">2.4.8. Использовать постельное белье, подушки и одеяла со свободных коек в палатах.</text:p>
      <text:p text:style-name="P9">2.4.9. Совершать прогулки по территории больницы без разрешения врача.</text:p>
      <text:p text:style-name="P9">2.4.10. Курение табачных изделий.</text:p>
      <text:p text:style-name="P9">2.5. Продукты питания, не предусмотренные рационом питания, разрешаются к употреблению только по согласованию с лечащим врачом. Перечень разрешенных продуктов для передачи пациентам, продуктов запрещенных к употреблению в больнице, а также требования к условиям хранения продуктов доводятся до пациентов (их представителей) медицинским персоналом отделений.</text:p>
      <text:p text:style-name="P9">2.6. Принимать лекарственные средства, не назначенные лечащим врачом.</text:p>
      <text:p text:style-name="P21"><text:span text:style-name="T8">2.7. </text:span><text:span text:style-name="T9">Проводить видео-, фото- , киносъемки (включая аудиазапись) в общих помещениях и на территории медицинской организации, которые будут нарушать <text:s/>право находящихся там иных граждан на врачебную тайну. Проведение съемки возможно только с разрешения администрации больницы.</text:span></text:p>
      <text:p text:style-name="P20"><text:span text:style-name="T3">При лечении (обследовании) в условиях стационара пациент </text:span><text:span text:style-name="Strong_20_Emphasis"><text:span text:style-name="T4">обязан:</text:span></text:span></text:p>
      <text:p text:style-name="P9">2.7.1. Соблюдать санитарно-гигиенические нормы пользования бытовыми коммуникациями (холодильник, душ, санузел).</text:p>
      <text:p text:style-name="P9"><text:soft-page-break/>2.7.2. Соблюдать лечебно-охранительный режим, в том числе предписанный лечащим врачом.</text:p>
      <text:p text:style-name="P9">2.7.3. Своевременно ставить в известность дежурный медицинский персонал об ухудшении состояния здоровья.</text:p>
      <text:p text:style-name="P9">2.8. Самовольное оставление пациентом стационара расценивается как отказ от медицинской помощи с соответствующими последствиями, за которые больница ответственности не несет. Выписка пациентов производится лечащим врачом по согласованию с заведующим отделением стационара.</text:p>
      <text:p text:style-name="P19"><text:span text:style-name="Strong_20_Emphasis"><text:span text:style-name="T7">2.9. Ответственность:</text:span></text:span></text:p>
      <text:p text:style-name="P9">2.9.1. Нарушение Правил внутреннего распорядка, лечебно-охранительного, санитарно-противоэпидемического режимов и санитарно-гигиенических норм влечет за собой ответственность, установленную законодательством Российской Федерации.</text:p>
      <text:p text:style-name="P9">2.9.2. За нарушение режима и Правил внутреннего распорядка учреждения пациент может быть досрочно выписан с соответствующей отметкой в больничном листе.</text:p>
      <text:p text:style-name="P19"><text:span text:style-name="T3">2.9.3. Нарушением, в том числе, </text:span><text:span text:style-name="Strong_20_Emphasis"><text:span text:style-name="T4">считается:</text:span></text:span></text:p>
      <text:list text:style-name="L3">
        <text:list-item>
          <text:p text:style-name="P26">грубое или неуважительное отношение к персоналу;</text:p>
        </text:list-item>
        <text:list-item>
          <text:p text:style-name="P26">неявка или несвоевременная явка на прием к врачу или на процедуру;</text:p>
        </text:list-item>
        <text:list-item>
          <text:p text:style-name="P26">несоблюдение требований и рекомендаций врача;</text:p>
        </text:list-item>
        <text:list-item>
          <text:p text:style-name="P26">самостоятельный прием лекарственных препаратов (без медицинского назначения);</text:p>
        </text:list-item>
        <text:list-item>
          <text:p text:style-name="P26">самовольное оставление учреждения до завершения курса лечения;</text:p>
        </text:list-item>
        <text:list-item>
          <text:p text:style-name="P26">одновременное лечение в другом учреждении без ведома и разрешения лечащего врача;</text:p>
        </text:list-item>
        <text:list-item>
          <text:p text:style-name="P26">отказ от направления или несвоевременная явка на ВК (врачебную комиссию);</text:p>
        </text:list-item>
        <text:list-item>
          <text:p text:style-name="P26">несоблюдение запретов указанных в подпункте 4.17 Главы 4 настоящих Правил.</text:p>
        </text:list-item>
      </text:list>
      <text:h text:style-name="P10" text:outline-level="3">Глава 3. Права пациента</text:h>
      <text:p text:style-name="P19"><text:span text:style-name="T5">3.1. При обращении за медицинской помощью и ее получении пациент имеет </text:span><text:span text:style-name="Strong_20_Emphasis"><text:span text:style-name="T4">право</text:span></text:span><text:span text:style-name="T5"> на:</text:span></text:p>
      <text:p text:style-name="P9">3.1.1. Уважительное и гуманное отношение со стороны медицинских работников и других лиц, участвующих в оказании медицинской помощи.</text:p>
      <text:p text:style-name="P9">3.1.2. Информацию о фамилии, имени, отчестве, должности и квалификации его лечащего врача и других лиц, непосредственно участвующих в оказании ему медицинской помощи.</text:p>
      <text:p text:style-name="P9">3.1.3. Выбор врача, с учетом его согласия, а также выбор медицинской организации.</text:p>
      <text:p text:style-name="P9">3.1.4. Получение информации о порядке, объеме и условиях Оказания медицинской помощи в соответствии с Территориальной программой государственных гарантий бесплатного оказания населению <text:span text:style-name="T10">Иваноской области </text:span>медицинской помощи.</text:p>
      <text:p text:style-name="P11"><text:soft-page-break/>3.1.5. Получение медицинской помощи в рамках Территориальной программы государственных гарантий бесплатного оказания населению <text:span text:style-name="T10">Иваноской области</text:span> медицинской помощи на текущий период времени.</text:p>
      <text:p text:style-name="P9">3.1.6. Предоставление ему платных медицинских услуг в соответствии Порядком и условиями предоставления платных медицинских услуг, действующими в больнице.</text:p>
      <text:p text:style-name="P9">3.1.7. Проведение профилактических мероприятий, направленных на предупреждение факторов риска развития заболеваний и на их раннее выявление.</text:p>
      <text:p text:style-name="P9">3.1.8. Оказание медицинских услуг специалистами различных структурных подразделений в соответствии со стандартами и порядками, утвержденными Министерством здравоохранения РФ, с соблюдением соответствующих санитарно-гигиенических и противоэпидемических норм и правил.</text:p>
      <text:p text:style-name="P9">3.1.9. Облегчение боли, связанной с заболеванием и (или) медицинским вмешательством, доступными методами и лекарственными препаратами.</text:p>
      <text:p text:style-name="P9">3.1.10. Добровольное информированное согласие на медицинское вмешательство в соответствии с законодательством.</text:p>
      <text:p text:style-name="P9">3.1.11. Отказ от медицинского вмешательства, отказ от госпитализации, за исключением случаев, предусмотренных законодательством РФ.</text:p>
      <text:p text:style-name="P9">3.1.13. Обращение с жалобами и заявлениями по вопросам, касающимся деятельности больницы и ее сотрудников, к заведующему отделением, заместителю главного врача по медицинской части, к главному врачу, в <text:span text:style-name="T10">Департамент здравоохранения Ивановской области, </text:span>Министерство здравоохранения РФ, в органы прокуратуры или в суд.</text:p>
      <text:p text:style-name="P9">3.1.14. Гарантии сохранения своих персональных данных и защиту сведений составляющих врачебную тайну (за исключением случаев, предусмотренных законодательством к ее раскрытию).</text:p>
      <text:p text:style-name="P9">3.1.15. Получение в доступной для него форме полной информации о своих правах и обязанностях, о состоянии своего здоровья, применяемых методах диагностики и лечения, а также на выбор лиц, которым может быть передана информация о состоянии его здоровья.</text:p>
      <text:p text:style-name="P9">3.1.16. Получение лечебного питания, и в случае его нахождения на лечении в стационарных условиях;</text:p>
      <text:p text:style-name="P9">3.1.17. Возмещение вреда, причиненного здоровью при оказании ему некачественной медицинской помощи;</text:p>
      <text:p text:style-name="P9">3.1.18. Допуск к нему адвоката, иного законного представителя, \а также священнослужителя.</text:p>
      <text:h text:style-name="P16" text:outline-level="3">Глава 4. Обязанности пациента</text:h>
      <text:p text:style-name="P19"><text:span text:style-name="T5">При посещении больницы Пациент </text:span><text:span text:style-name="Strong_20_Emphasis"><text:span text:style-name="T4">обязан:</text:span></text:span></text:p>
      <text:p text:style-name="P9">4.1. Принимать меры к сохранению и укреплению своего здоровья.</text:p>
      <text:p text:style-name="P9"><text:soft-page-break/>4.2. Своевременно обращаться за медицинской помощью. При обращении в стационар иметь при себе полис обязательного медицинского страхования, паспорт;</text:p>
      <text:p text:style-name="P9">4.3. Проявлять в общении с медицинскими работниками и другими лицами, участвующими в оказании медицинской помощи такт и уважение, быть выдержанным, доброжелательным.</text:p>
      <text:p text:style-name="P9">4.4. Находясь на лечении, соблюдать режим лечения, и правила поведения пациента в больнице. </text:p>
      <text:p text:style-name="P9">4.5. Сотрудничать с врачом на всех этапах оказания медицинской помощи;</text:p>
      <text:p text:style-name="P9">4.6. Являться на медицинские процедуры в установленное время.</text:p>
      <text:p text:style-name="P9">4.7. Сообщать врачу всю информацию, необходимую для постановки диагноза и лечения заболевания, информировать лечащего врача о перенесенных заболеваниях, известных ему аллергических реакциях, противопоказаниях, представить иные сведения, которые могут сказаться на качестве оказания медицинской помощи.</text:p>
      <text:p text:style-name="P9">4.8. Ознакомиться с рекомендованным планом лечения и соблюдать его, своевременно и неукоснительно выполняя все предписания и рекомендации лечащего врача. Немедленно информировать лечащего врача об изменении состояния своего здоровья в процессе диагностики и лечения.</text:p>
      <text:p text:style-name="P9">4.9. Оформлять в установленном порядке свой отказ от получения информации против своей воли о состоянии здоровья, о результатах обследования, наличии заболевания, его диагнозе и прогнозе, в том числе, в случаях неблагоприятного прогноза развития заболевания, отказ от медицинского вмешательства или его прекращение.</text:p>
      <text:p text:style-name="P9">4.10. Соблюдать режим работы учреждения здравоохранения, правила внутреннего распорядка для пациентов. Не допускать фактов нахождения на приеме у врача в состоянии алкогольного либо наркотического опьянения;</text:p>
      <text:p text:style-name="P9">4.11. Бережно относиться к имуществу больницы, соблюдать чистоту и тишину в ее помещениях.</text:p>
      <text:p text:style-name="P9">4.12. Соблюдать санитарно-эпидемиологический режим: при посещении больных родственниками (знакомыми иными посетителями) верхнюю одежду оставлять в гардеробе (при его наличии в отделении), в помещениях отделения использовать бахилы или сменную обувь.</text:p>
      <text:p text:style-name="P9">4.13. При обнаружении источников пожара, иных источников угрожающих общественной безопасности, пациент должен немедленно сообщить об этом дежурному персоналу.</text:p>
      <text:p text:style-name="P9">4.14. Проявлять доброжелательное и вежливое отношение к другим пациентам, соблюдать очередность, пропускать лиц, имеющих право на внеочередное обслуживание в соответствии с законодательством РФ.</text:p>
      <text:p text:style-name="P9">4.15. В случаях предусмотренных законодательством Российской Федерации пациент обязан проходить медицинские осмотры, а граждане, страдающие заболеваниями представляющими опасность для окружающих обязаны проходить медицинское обследование и лечение, а также заниматься профилактикой этих заболеваний.</text:p>
      <text:p text:style-name="P19"><text:soft-page-break/><text:span text:style-name="T5">4.1</text:span><text:span text:style-name="T6">6</text:span><text:span text:style-name="T5">. На территории больницы пациенту и посетителю </text:span><text:span text:style-name="Strong_20_Emphasis"><text:span text:style-name="T4">запрещается:</text:span></text:span></text:p>
      <text:list text:style-name="L4">
        <text:list-item>
          <text:p text:style-name="P27">находиться в нетрезвом состоянии, приносить и употреблять спиртные напитки, наркотические вещества;</text:p>
        </text:list-item>
        <text:list-item>
          <text:p text:style-name="P27">курить табачные изделия на всей территории принадлежащей учреждению здравоохранения;</text:p>
        </text:list-item>
        <text:list-item>
          <text:p text:style-name="P27">играть в азартные игры в помещениях и на территории учреждения;</text:p>
        </text:list-item>
        <text:list-item>
          <text:p text:style-name="P27">проносить на территорию учреждения здравоохранения огнестрельное, газовое, холодное оружие, либо ядовитые, радиоактивные, химические, взрывчатые вещества или иные предметы и средства, наличие которых у посетителя либо их применение (использование) может представлять угрозу для безопасности окружающих;</text:p>
        </text:list-item>
        <text:list-item>
          <text:p text:style-name="P27">преграждать, либо препятствовать каким-либо способом проезду по территории больницы санитарного, аварийного или служебного транспорта, в том числе путем оставления в проездах личного автотранспорта (автомашин, мотоциклов, велосипедов и т. д.);</text:p>
        </text:list-item>
        <text:list-item>
          <text:p text:style-name="P27">выражаться нецензурной бранью, вести себя некорректно по отношению к сотрудникам и медперсоналу больницы, громко и вызывающе выражать явное недовольство услугами, обслуживанием;</text:p>
        </text:list-item>
        <text:list-item>
          <text:p text:style-name="P27">выполнять на территории принадлежащей учреждению здравоохранения функции торговых агентов, распространителей продукции, устроителей рекламных коммерческих акций;</text:p>
        </text:list-item>
        <text:list-item>
          <text:p text:style-name="P27">размещать в помещениях и на территории учреждения объявления рекламного характера без разрешения администрации;</text:p>
        </text:list-item>
        <text:list-item>
          <text:p text:style-name="P27">производить фото- и видеосъемку без предварительного разрешения администрации;</text:p>
        </text:list-item>
        <text:list-item>
          <text:p text:style-name="P27">проносить либо перемещать на территорию крупногабаритные предметы;</text:p>
        </text:list-item>
        <text:list-item>
          <text:p text:style-name="P27">использовать имущество учреждения здравоохранения не по назначению и выносить его за пределы больницы;</text:p>
        </text:list-item>
        <text:list-item>
          <text:p text:style-name="P27">находиться на территории больницы с домашними или дикими животными (собаками, кошками либо другими объектами живо<text:span text:style-name="T10">т</text:span>ного мира);</text:p>
        </text:list-item>
        <text:list-item>
          <text:p text:style-name="P27">осуществлять сбор ягод, плодов, соцветий, срывать цветы, портить газоны, либо иным способом уничтожать произрастающие на территории больницы объекты растительного мира;</text:p>
        </text:list-item>
        <text:list-item>
          <text:p text:style-name="P27">находиться в служебных помещениях больницы без разрешения медперсонала;</text:p>
        </text:list-item>
        <text:list-item>
          <text:p text:style-name="P30"> <text:span text:style-name="T2">потреблять пищу в не оборудованных для этого местах (в коридорах, на лестничных маршах и других неприспособленных для этого помещениях);</text:span></text:p>
        </text:list-item>
        <text:list-item>
          <text:p text:style-name="P27">громко разговаривать, в том числе по мобильному телефону, шуметь, хлопать дверьми;</text:p>
        </text:list-item>
        <text:list-item>
          <text:p text:style-name="P27">оставлять малолетних детей без присмотра;</text:p>
        </text:list-item>
        <text:list-item>
          <text:p text:style-name="P27">выносить из помещений учреждения документы, полученные для ознакомления;</text:p>
        </text:list-item>
        <text:list-item>
          <text:p text:style-name="P27"><text:soft-page-break/>изымать какие-либо документы из медицинских карт, со стендов либо из информационных папок;</text:p>
        </text:list-item>
        <text:list-item>
          <text:p text:style-name="P27">находиться в помещениях лечебных отделений в верхней одежде и грязной обуви;</text:p>
        </text:list-item>
        <text:list-item>
          <text:p text:style-name="P27">оставлять без присмотра личные вещи в помещениях больницы;</text:p>
        </text:list-item>
        <text:list-item>
          <text:p text:style-name="P27">пользоваться служебным телефоном, без разрешения медперсонала;</text:p>
        </text:list-item>
        <text:list-item>
          <text:p text:style-name="P27">пользоваться в кабинете врача мобильными устройствами (телефоны, планшеты, плееры). Рекомендуется отключить звук на мобильном устройстве.</text:p>
        </text:list-item>
      </text:list>
      <text:p text:style-name="P9">4.18. Лечащий врач вправе прекратить прием пациента в случае несоблюдения пациентом (его законным представителем) правил поведения, в частности, в случаях, если пациент допустил нецензурные обращения, угрозы, оскорбления в отношении медицинского персонала, а также иное поведение, которое, по мнению лечащего врача, препятствует продолжению приема.</text:p>
      <text:p text:style-name="P9">4.19. Законными представителями лица в возрасте до 18 лег являются родители или лица представляющие в силу закона его интересы. Они несут вместо него ответственность за нарушение последним своих обязанностей во время пребывания на лечении в больнице.</text:p>
      <text:p text:style-name="P9">4.20. В случае нарушения больничного режима (самовольный уход из отделения, употребление алкогольных напитков либо наркотических средств, курение табачных изделий в помещениях либо на территории больницы, несоблюдение иных предписаний установленных Правилами внутреннего распорядка и др.) в листке нетрудоспособности при выписке пациента делается отметка о нарушении режима и сообщается о данном факте по месту работы (службы) пациента.</text:p>
      <text:h text:style-name="P10" text:outline-level="3">Глава 5. Условия и время посещения пациентов (больных) в больнице</text:h>
      <text:p text:style-name="P9">5.1. Посещение больных допускается в отведенные для этого часы, посетителями имеющими пропуск (пропуск может быть круглосуточного пребывания, дневного пребывания, вечернего пребывания);</text:p>
      <text:p text:style-name="P9">5.2. Для ухода за тяжелобольными пациентами родственники допускаются с разрешения заведующего отделением;</text:p>
      <text:p text:style-name="P9">5.3. В отделение реанимации и интенсивной терапии родственники в целях ухода за пациентом не допускаются. Передачи продуктов питания и предметов первой необходимости принимаются в порядке и сроки установленные п. 5.8, через медперсонал приемного отделения;</text:p>
      <text:p text:style-name="P19"><text:span text:style-name="T3">5.4. Информацию о состоянии здоровья пациента его родственники (иные законные представители) могут получить в беседе с лечащим врачом, в специально отведенном для этого месте и в установленное время - </text:span><text:span text:style-name="Strong_20_Emphasis"><text:span text:style-name="T7">в рабочие дни ежедневно с 13.00 до 15.00 часов</text:span></text:span><text:span text:style-name="T3">, либо, в указанные часы, по телефону;</text:span></text:p>
      <text:p text:style-name="P19"><text:span text:style-name="T3">5.5. Посещение больных в отделениях разрешено </text:span><text:span text:style-name="Strong_20_Emphasis"><text:span text:style-name="T7">ежедневно</text:span></text:span><text:span text:style-name="T3">:</text:span></text:p>
      <text:list text:style-name="L5">
        <text:list-item>
          <text:p text:style-name="P28">с 17.00 до 19.00 часов (тихий час с 15.00 до 17.00 часов).<text:line-break/>Отведенным местом для посещения определен холл профильного отделения. В целях <text:soft-page-break/>обеспечения благоприятных условий для пребывания на период лечения в отделении пациента-инвалида, допускается возможность совместного нахождения с ним одному из членов семьи или иному законному представителю.</text:p>
        </text:list-item>
      </text:list>
      <text:p text:style-name="P11">При этом, одновременно у пациента в палате может находится только один человек (лицо, осуществляющее уход за ним, либо посетитель). Одновременное нахождение в палате более одного человека допускается в исключительных случаях с разрешения (ведома) лечащего врача (либо заведующего отделением).</text:p>
      <text:p text:style-name="P11">При объявлении в больнице карантина посещения больных запрещены.</text:p>
      <text:p text:style-name="P9">5.6. Лица осуществляющие уход за больными и посетители обязаны строго соблюдать правила внутреннего распорядка, существующие санитарные нормы и выполнять требования медицинского персонала.</text:p>
      <text:p text:style-name="P9">5.7. Передачи пациентам, находящимся на лечении принимаются в строго отведённое время (с 1<text:span text:style-name="T11">6</text:span>.00 до 1<text:span text:style-name="T11">8</text:span>.00 часов) и только разрешенных продуктов питания. Продукты принимаются в целлофановых пакетах, в объеме, не превышающем суточного запаса, которые хранятся в холодильнике или в специально отведённых для этого местах</text:p>
      <text:h text:style-name="P10" text:outline-level="3">Глава 6. Порядок разрешения конфликтных ситуаций между пациентом и учреждением здравоохранения</text:h>
      <text:p text:style-name="P9">6.1. К наиболее типичным конфликтным ситуациям относятся:</text:p>
      <text:list text:style-name="L6">
        <text:list-item>
          <text:p text:style-name="P29">оказание пациенту медицинской помощи ненадлежащего качества (невыполнение, несвоевременное, некачественное и необоснованное выполнение диагностических, лечебных, профилактических и реабилитационных мероприятий);</text:p>
        </text:list-item>
        <text:list-item>
          <text:p text:style-name="P29">нарушения стандартов медицинской помощи, наносящие ущерб здоровью пациента (внутрибольничное инфицирование, осложнения после медицинских манипуляций);</text:p>
        </text:list-item>
        <text:list-item>
          <text:p text:style-name="P29">преждевременное прекращение лечения, приведшее к ухудшению состояния больного;</text:p>
        </text:list-item>
        <text:list-item>
          <text:p text:style-name="P29">нарушение норм медицинской этики и деонтологии со стороны медицинских работников в отношении пациента, его родственников.</text:p>
        </text:list-item>
      </text:list>
      <text:p text:style-name="P9">6.2. В случае нарушения прав пациента он (его законный представитель) может обращаться с жалобой непосредственно к руководителю или иному должностному лицу организации здравоохранения, в которой ему оказывается медицинская помощь.</text:p>
      <text:p text:style-name="P9">6.3. Рассмотрение жалоб и обращений осуществляется в порядке, определенном Федеральным Законом Российской Федерации «О порядке рассмотрения обращений граждан Российской Федерации» от 02.05.2006г. № 59-ФЗ и ведомственных локальных нормативных актов. ’</text:p>
      <text:p text:style-name="P9">6.4. В случае конфликтных ситуаций пациент (его законный представитель) имеет право непосредственно обратиться в администрацию больницы согласно графику приема граждан или обратиться в письменном виде с жалобой (заявлением). Разногласия по вопросу качества оказания медицинских услуг решаются врачебной комиссией больницы.</text:p>
      <text:p text:style-name="P9"><text:soft-page-break/>6.5. При личном приеме гражданин предъявляет документ, удостоверяющий его личность. Содержание устного обращения заносится в журнал личного приема гражданина. В случае если изложенные в устном обращении факты и обстоятельства являются очевидными и не требуют дополнительной проверки, ответ на обращение с согласия гражданина может быть дан устно в ходе личного приема, о чем делается запись в журнале личного приема гражданина. В остальных случаях дается письменный ответ по существу поставленных в обращении вопросов.</text:p>
      <text:p text:style-name="P9">6.6. Письменное обращение, принятое в ходе личного приема, подлежит регистрации и рассмотрению в порядке, установленном Федеральным законом.</text:p>
      <text:p text:style-name="P9">6.7. В случаи, если в обращении содержатся вопросы, решение которых не входит в компетенцию должностного лица, гражданину дается разъяснение, куда и в каком порядке ему следует обратиться.</text:p>
      <text:p text:style-name="P9">6.8. Гражданин в своем письменном обращении в обязательном порядке указывает либо наименование учреждения, в которое направляется письменное обращение, либо фамилию, имя, отчество соответствующего должностного лица, либо должность соответствующего лица, а также свои фамилию, имя, отчество (последнее - При наличии), почтовый адрес, по которому должен быть направлен ответ, уведомление о переадресации обращения, номер контактного телефона (при наличии), излагает суть предложения, заявления или жалобы, ставит личную подпись и дату.</text:p>
      <text:p text:style-name="P9">6.9. В случае необходимости в подтверждение своих доводов гражданин прилагает к письменному обращению документы и материалы либо их копии.</text:p>
      <text:p text:style-name="P9">6.10. Письменное обращение, поступившее в администрацию больницы, рассматривается в течение 30 дней со дня его регистрации в порядке, установленном Федеральным законом.</text:p>
      <text:p text:style-name="P9">6.11. Ответ на обращение, поступившее в больницу, направляется по почтовому или электронному адресу, указанному в обращении.</text:p>
      <text:p text:style-name="P19"><text:span text:style-name="T3">6.12. </text:span><text:span text:style-name="Strong_20_Emphasis"><text:span text:style-name="T7">В спорных случаях</text:span></text:span><text:span text:style-name="T3"> пациент имеет право обращаться в вышестоящий орган или суд В порядке, установленном законодательством Российской Федерации.</text:span></text:p>
      <text:h text:style-name="P15" text:outline-level="3">Глава 7. Порядок получения информации о состоянии здоровья пациента</text:h>
      <text:p text:style-name="P9">7.1. Сведения о факте обращения гражданина за оказанием медицинской помощи, состоянии его здоровья и диагнозе, иные сведения, полученные при его медицинском обследовании и лечении, составляют врачебную тайну. Информация о состоянии здоровья предоставляется пациенту в доступной, соответствующей требованиям медицинской этики и деонтологии форме лечащим врачом, заведующим отделением или иными должностными лицами, учреждения здравоохранения. Она должна содержать сведения о результатах обследования, наличии заболевания, диагнозе и прогнозе, методах обследования и лечения, связанном с ними риске, возможных вариантах медицинского вмешательства и их последствиях, а также о результатах проведенного лечения и возможных осложнениях.</text:p>
      <text:p text:style-name="P9">7.2. В отношении несовершеннолетних и лиц, признанных в установленном законом порядке недееспособными, информация о состоянии здоровья пациента предоставляется их законному представителю, а в отношении пациентов, по состоянию здоровья не <text:soft-page-break/>способных принять осознанное решение, -супругу (ге), а при его (ее) отсутствии - близким родственникам.</text:p>
      <text:p text:style-name="P9">7.3. В случае отказа пациента от получения информации о состоянии своего здоровья об этом делается соответствующая запись в медицинской документации.</text:p>
      <text:p text:style-name="P9">7.4. Информация, содержащаяся в медицинской документации, составляющая врачебную тайну может предоставляться без согласия пациента только по основаниям, предусмотренным законодательством РФ.</text:p>
      <text:h text:style-name="P10" text:outline-level="3">Глава 8. Порядок выдачи справок, выписок из медицинской документации пациенту или другим лицам</text:h>
      <text:p text:style-name="P9">8.1. Порядок выдачи документов, удостоверяющих временную нетрудоспособность, утверждается Министерством здравоохранения Российской Федерации.</text:p>
      <text:p text:style-name="P9">8.2. Документом, удостоверяющим временную нетрудоспособность пациента, является установленной формы листок нетрудоспособности. Документы, удостоверяющие временную нетрудоспособность, а также выписки из медицинской документации выдаются лечащим врачом. Выдача и продление листка нетрудоспособности осуществляются врачом после личного осмотра и подтверждаются записью в амбулаторной/стационарной карте, обосновывающей временное освобождение от работы (учебы). В случае заболевания учащихся, студентов средних, специальных и высших учебных заведений, военнослужащих, сотрудников органов внутренних дел для освобождения их от учебы (работы) выдается справка установленной формы.</text:p>
      <text:p text:style-name="P9">8.3. Полученные пациентом листок нетрудоспособности и справка о временной нетрудоспособности выданные в больнице, должны быть зарегистрированы и заверены печатями установленного образца в кабинете выписки листов нетрудоспособности и справок.</text:p>
      <text:p text:style-name="P9">8.4. Пациент имеет право на полную информированность о состоянии своего здоровья (ст. 22 Федерального закона № 323-ФЗ). Он может лично знакомиться с медицинской документацией, отражающей состояние его здоровья, и получать консультации по ней у других специалистов. По требованию пациента ему предоставляются копии медицинских документов, отражающих состояние его здоровья, если в них не затрагиваются интересы третьей стороны. Осуществление аудио (видео) записи в соответствии с требованиями Федерального закона от 27.07.06г. № 152-ФЗ «О персональных данных» может осуществляться пациентом только при согласии врача.</text:p>
      <text:h text:style-name="P10" text:outline-level="3">Глава 9. Соблюдение пациентами лечебно- охранительного режима</text:h>
      <text:p text:style-name="P9">9.1. Под лечебно-охранительным режимом подразумевается комплекс организационных мероприятий в лечебно-профилактическом учреждении, направленных на создание условий для пациента, максимально способствующих его быстрому выздоровлению.</text:p>
      <text:p text:style-name="P9">9.2. При соблюдении пациентом правильного режима нормализуются физиологические ритмы жизнедеятельности организма, связанные со сном, питанием, эмоциональным и физическим состоянием, возрастает сила воздействия лечебных факторов.</text:p>
      <text:p text:style-name="P9">9.3. Пациентам, проходящим курс стационарного лечения, следует придерживаться Правил лечебно-охранительного режима, а именно:</text:p>
      <text:p text:style-name="P9"><text:soft-page-break/>9.3.1. Отказаться на время лечения от курения табака, приема алкоголя и других вредных привычек.</text:p>
      <text:p text:style-name="P9">9.3.2. Придерживаться установленного в больнице распорядка дня.</text:p>
      <text:p text:style-name="P9">9.3.3. Придерживаться назначенного врачом режима (постельный, палатный, общий).</text:p>
      <text:p text:style-name="P9">9.3.4. Выполнять рекомендации лечащего врача.</text:p>
      <text:p text:style-name="P9">9.3.5. Соблюдать назначенную врачом диету.</text:p>
      <text:p text:style-name="P9">9.3.6. Отдыхать в послеобеденное время и вовремя отходить ко сну вечером.</text:p>
      <text:p text:style-name="P9">9.3.7. В период тихого часа и после 22.00 часов соблюдать тишину и в случае крайней необходимости пользоваться индивидуальными светильниками.</text:p>
      <text:h text:style-name="P10" text:outline-level="3">Глава 10. Ответственность за нарушение правил внутреннего распорядка</text:h>
      <text:p text:style-name="P9">10.1. Пациент несёт ответственность на нарушения лечебно-охранительного, санитарно-противоэпидемиологического режимов и санитарно-гигиенических норм, а также за последствия, связанные с отказом от медицинского вмешательства, за несоблюдение указаний (назначений и рекомендаций) медицинских работников, в том числе назначенного режима лечения, которые могут снизить качество медицинской помощи, повлечь за собой невозможность ее завершения в срок или отрицательно сказаться на состоянии здоровья пациента.</text:p>
      <text:p text:style-name="P9">10.2. Пациент/посетитель больницы несет материальную ответственность за порчу мебели, инвентаря и оборудования учреждения здравоохранения - в размере стоимости испорченной вещи.</text:p>
      <text:p text:style-name="P9">10.3. В случае нарушения пациентами либо посетителями требований настоящих Правил, в том числе общественного порядка, сотрудники или охрана больницы вправе делать им замечания, вызывать наряд полиции, применять иные меры воздействия предусмотренные действующим законодательством.</text:p>
      <text:p text:style-name="P9">10.4. Воспрепятствование осуществлению процесса оказания медицинской помощи, неуважение к сотрудникам медицинской организации, другим пациентам и посетителям, нарушение общественного порядка в зданиях, служебных помещениях, либо на территории, причинение морального вреда персонажу больницы, а также материального ущерба ее имуществу, влекут ответственность, предусмотренную законодательством Российской Федерации.</text:p>
      <text:p text:style-name="P19"><text:span text:style-name="Strong_20_Emphasis"><text:span text:style-name="T7">Пациенты и посетители, нарушившие данные Правила внутреннего распорядка несут ответственность в соответствии с действующим законодательством Российской Федерации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1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text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text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text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1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">
      <style:text-properties fo:font-size="10pt" style:font-size-asian="10pt" style:font-size-complex="10pt"/>
    </style:style>
    <style:style style:name="MP2" style:family="paragraph" style:parent-style-name="Header_20_right">
      <style:text-properties style:text-rotation-angle="270" style:text-rotation-scale="line-height"/>
    </style:style>
    <style:style style:name="MP3" style:family="paragraph" style:parent-style-name="Footer_20_left" style:master-page-name="Обратная_20_сторона">
      <style:paragraph-properties style:page-number="auto"/>
    </style:style>
    <style:style style:name="MP4" style:family="paragraph" style:parent-style-name="Footer_20_left">
      <style:text-properties officeooo:rsid="005ffed0" officeooo:paragraph-rsid="005ffed0"/>
    </style:style>
    <style:style style:name="MP5" style:family="paragraph" style:parent-style-name="Гриф_5f_Экземпляр">
      <style:text-properties officeooo:paragraph-rsid="007cf328"/>
    </style:style>
    <style:style style:name="MP6" style:family="paragraph" style:parent-style-name="Гриф_5f_Экземпляр">
      <style:text-properties officeooo:rsid="005d3465" officeooo:paragraph-rsid="007cf328"/>
    </style:style>
    <style:style style:name="MP7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1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2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3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4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5"/>
            </table:table-cell>
            <table:table-cell office:value-type="string">
              <text:p text:style-name="MP6"/>
            </table:table-cell>
          </table:table-row>
        </table:table>
        <text:p text:style-name="MP7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17T11:36:34.687851783</meta:creation-date>
    <dc:title>Default</dc:title>
    <meta:editing-cycles>5</meta:editing-cycles>
    <meta:editing-duration>PT1H33M19S</meta:editing-duration>
    <meta:generator>LibreOffice/7.6.7.2$Linux_X86_64 LibreOffice_project/60$Build-2</meta:generator>
    <dc:date>2025-04-10T08:30:20.039516275</dc:date>
    <meta:document-statistic meta:table-count="1" meta:image-count="0" meta:object-count="0" meta:page-count="12" meta:paragraph-count="187" meta:word-count="3665" meta:character-count="29990" meta:non-whitespace-character-count="26554"/>
  </office:meta>
</office:document-meta>
</file>